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line-height="0.25in">
        <style:tab-stops>
          <style:tab-stop style:type="center" style:position="4.9368in"/>
          <style:tab-stop style:type="right" style:position="9.873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line-height="0.25in">
        <style:tab-stops>
          <style:tab-stop style:type="center" style:position="4.9368in"/>
          <style:tab-stop style:type="right" style:position="9.8736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P13" style:parent-style-name="內文" style:family="paragraph">
      <style:paragraph-properties fo:text-align="center" fo:line-height="0.25in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18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0" style:parent-style-name="內文" style:family="paragraph">
      <style:paragraph-properties fo:text-align="justify" fo:line-height="0.2777in" fo:text-indent="0.4861in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 fo:background-color="#D9D9D9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P29" style:parent-style-name="內文" style:family="paragraph">
      <style:paragraph-properties style:text-autospace="none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HK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ableColumn36" style:family="table-column">
      <style:table-column-properties style:column-width="0.575in"/>
    </style:style>
    <style:style style:name="TableColumn37" style:family="table-column">
      <style:table-column-properties style:column-width="3.25in"/>
    </style:style>
    <style:style style:name="TableColumn38" style:family="table-column">
      <style:table-column-properties style:column-width="1.5in"/>
    </style:style>
    <style:style style:name="TableColumn39" style:family="table-column">
      <style:table-column-properties style:column-width="1.25in"/>
    </style:style>
    <style:style style:name="TableColumn40" style:family="table-column">
      <style:table-column-properties style:column-width="3.25in"/>
    </style:style>
    <style:style style:name="Table35" style:family="table">
      <style:table-properties style:width="9.825in" fo:margin-left="0in" table:align="center"/>
    </style:style>
    <style:style style:name="TableRow41" style:family="table-row">
      <style:table-row-properties style:min-row-height="0.5in"/>
    </style:style>
    <style:style style:name="TableCell42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44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777in"/>
    </style:style>
    <style:style style:name="T46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47" style:parent-style-name="預設段落字型" style:family="text">
      <style:text-properties style:font-name="標楷體" style:font-name-asian="標楷體" fo:font-weight="bold" style:font-weight-asian="bold"/>
    </style:style>
    <style:style style:name="T48" style:parent-style-name="預設段落字型" style:family="text">
      <style:text-properties style:font-name="標楷體" style:font-name-asian="標楷體" fo:font-weight="bold" style:font-weight-asian="bold"/>
    </style:style>
    <style:style style:name="T49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50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ableCell51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777in"/>
    </style:style>
    <style:style style:name="T53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ableCell54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777in"/>
    </style:style>
    <style:style style:name="T56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57" style:parent-style-name="預設段落字型" style:family="text">
      <style:text-properties style:font-name="標楷體" style:font-name-asian="標楷體" fo:font-weight="bold" style:font-weight-asian="bold"/>
    </style:style>
    <style:style style:name="TableCell58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Row60" style:family="table-row">
      <style:table-row-properties style:min-row-height="0.5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 fo:margin-top="0.125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 fo:margin-top="0.125in"/>
      <style:text-properties fo:background-color="#FFFF00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0" style:family="table-row">
      <style:table-row-properties style:min-row-height="0.5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 fo:margin-top="0.125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 fo:margin-top="0.125in"/>
      <style:text-properties fo:background-color="#FFFF00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0" style:family="table-row">
      <style:table-row-properties style:min-row-height="0.5i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margin-top="0.125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 fo:margin-top="0.125in"/>
      <style:text-properties fo:background-color="#FFFF00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0" style:family="table-row">
      <style:table-row-properties style:min-row-height="0.5in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 fo:margin-top="0.125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 fo:margin-top="0.125in"/>
      <style:text-properties fo:background-color="#FFFF00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0" style:family="table-row">
      <style:table-row-properties style:min-row-height="0.5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margin-top="0.125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 fo:margin-top="0.125in"/>
      <style:text-properties fo:background-color="#FFFF00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0" style:family="table-row">
      <style:table-row-properties style:min-row-height="0.5in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 fo:margin-top="0.125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 fo:margin-top="0.125in"/>
      <style:text-properties fo:background-color="#FFFF00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0" style:family="table-row">
      <style:table-row-properties style:min-row-height="0.5in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 fo:margin-top="0.125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 fo:margin-top="0.125in"/>
      <style:text-properties fo:background-color="#FFFF00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0" style:family="table-row">
      <style:table-row-properties style:min-row-height="0.5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 fo:margin-top="0.125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text-autospace="none"/>
      <style:text-properties style:font-name="標楷體" style:font-name-asian="標楷體" style:font-name-complex="DFKaiShu-SB-Estd-BF" style:font-size-complex="10pt" fo:background-color="#FFFF00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 fo:margin-top="0.125in"/>
      <style:text-properties fo:background-color="#FFFF00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color="#FF0000" fo:background-color="#FFFF00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0" style:family="table-row">
      <style:table-row-properties style:min-row-height="0.7388in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line-height="0.25in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8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9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50" style:parent-style-name="內文" style:list-style-name="LFO1" style:family="paragraph">
      <style:paragraph-properties fo:line-height="0.25in" fo:margin-left="1.0833in" fo:margin-right="1.5048in" fo:text-indent="-1.0833in">
        <style:tab-stops>
          <style:tab-stop style:type="left" style:position="-0.8861in"/>
        </style:tab-stops>
      </style:paragraph-properties>
    </style:style>
    <style:style style:name="T15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15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4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155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157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158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159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1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4" style:parent-style-name="預設段落字型" style:family="text">
      <style:text-properties style:font-name="Wingdings" style:font-name-asian="Wingdings" style:font-name-complex="Wingdings" fo:font-weight="bold" style:font-weight-asian="bold" fo:color="#FF0000"/>
    </style:style>
    <style:style style:name="T16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7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171" style:parent-style-name="內文" style:family="paragraph">
      <style:paragraph-properties fo:line-height="0.25in" fo:margin-right="0.718in"/>
      <style:text-properties style:font-name="標楷體" style:font-name-asian="標楷體" fo:font-weight="bold" style:font-weight-asian="bold" fo:color="#FF0000"/>
    </style:style>
    <style:style style:family="graphic" style:name="a0">
      <style:graphic-properties draw:fill="solid" draw:fill-color="#0000ff" draw:opacity="100%" draw:stroke="solid" svg:stroke-width="0.01042in" svg:stroke-color="#0000ff" svg:stroke-opacity="100%" draw:stroke-linejoin="miter"/>
    </style:style>
    <style:style style:family="graphic" style:name="a1">
      <style:graphic-properties draw:fill="solid" draw:fill-color="#0000ff" draw:opacity="100%" draw:stroke="solid" svg:stroke-width="0.01042in" svg:stroke-color="#0000ff" svg:stroke-opacity="100%" draw:stroke-linejoin="miter"/>
    </style:style>
    <style:style style:family="graphic" style:name="a2">
      <style:graphic-properties draw:fill="solid" draw:fill-color="#0000ff" draw:opacity="100%" draw:stroke="solid" svg:stroke-width="0.01042in" svg:stroke-color="#0000ff" svg:stroke-opacity="100%" draw:stroke-linejoin="miter"/>
    </style:style>
  </office:automatic-styles>
  <office:body>
    <office:text text:use-soft-page-breaks="true">
      <text:p text:style-name="P1"><text:tab/></text:p>
      <text:p text:style-name="P2"><text:span text:style-name="T3"><text:tab/></text:span><text:span text:style-name="T4">國立屏東科技大學</text:span><text:span text:style-name="T5"><text:tab/></text:span><text:span text:style-name="T6">10</text:span><text:span text:style-name="T7">8</text:span><text:span text:style-name="T8">.0</text:span><text:span text:style-name="T9">9</text:span><text:span text:style-name="T10">.</text:span><text:span text:style-name="T11">18</text:span><text:span text:style-name="T12">版</text:span></text:p>
      <text:p text:style-name="P13"><text:span text:style-name="T14">「</text:span><text:span text:style-name="T15">教育部技專校院校務基本資料庫」</text:span><text:span text:style-name="T16">校內</text:span><text:span text:style-name="T17">學院</text:span><text:span text:style-name="T18">單位</text:span><text:span text:style-name="T19">進度檢核表</text:span></text:p>
      <text:p text:style-name="P20"><text:span text:style-name="T21"><text:s text:c="31"/></text:span><text:span text:style-name="T22"><text:s/></text:span><text:span text:style-name="T23">　　　　</text:span><text:span text:style-name="T24">年度</text:span><text:span text:style-name="T25">　　　　</text:span><text:span text:style-name="T26">月</text:span><text:span text:style-name="T27">份</text:span><text:span text:style-name="T28">期</text:span></text:p>
      <text:p text:style-name="P29"><text:span text:style-name="T30">學院</text:span><text:span text:style-name="T31">單位</text:span><text:span text:style-name="T32">:</text:span><text:span text:style-name="T33"><text:s/></text:span><text:span text:style-name="T34">　　　　</text:span></text:p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項次</text:p>
          </table:table-cell>
          <table:table-cell table:style-name="TableCell44">
            <text:p text:style-name="P45"><text:span text:style-name="T46">系所</text:span><text:span text:style-name="T47"><text:s/>/</text:span><text:span text:style-name="T48"><text:s/></text:span><text:span text:style-name="T49">學程</text:span><text:span text:style-name="T50">名稱</text:span></text:p>
          </table:table-cell>
          <table:table-cell table:style-name="TableCell51">
            <text:p text:style-name="P52"><text:span text:style-name="T53">繳交日期</text:span></text:p>
          </table:table-cell>
          <table:table-cell table:style-name="TableCell54">
            <text:p text:style-name="P55"><text:span text:style-name="T56">學院</text:span><text:span text:style-name="T57">人員簽名</text:span></text:p>
          </table:table-cell>
          <table:table-cell table:style-name="TableCell58">
            <text:p text:style-name="P59">備 <text:s text:c="6"/>註</text:p>
          </table:table-cell>
        </table:table-row>
        <table:table-row table:style-name="TableRow60">
          <table:table-cell table:style-name="TableCell61">
            <text:p text:style-name="P62">1</text:p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內文"/>
          </table:table-cell>
        </table:table-row>
        <table:table-row table:style-name="TableRow70">
          <table:table-cell table:style-name="TableCell71">
            <text:p text:style-name="P72">2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內文"/>
          </table:table-cell>
        </table:table-row>
        <table:table-row table:style-name="TableRow80">
          <table:table-cell table:style-name="TableCell81">
            <text:p text:style-name="P82">3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內文"/>
          </table:table-cell>
        </table:table-row>
        <table:table-row table:style-name="TableRow90">
          <table:table-cell table:style-name="TableCell91">
            <text:p text:style-name="P92">4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內文"/>
          </table:table-cell>
        </table:table-row>
        <table:table-row table:style-name="TableRow100">
          <table:table-cell table:style-name="TableCell101">
            <text:p text:style-name="P102">5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內文"/>
          </table:table-cell>
        </table:table-row>
        <table:table-row table:style-name="TableRow110">
          <table:table-cell table:style-name="TableCell111">
            <text:p text:style-name="P112">6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內文"/>
          </table:table-cell>
        </table:table-row>
        <table:table-row table:style-name="TableRow120">
          <table:table-cell table:style-name="TableCell121">
            <text:p text:style-name="P122">7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內文"/>
          </table:table-cell>
        </table:table-row>
        <table:table-row table:style-name="TableRow130">
          <table:table-cell table:style-name="TableCell131">
            <text:p text:style-name="P132">8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內文"/>
          </table:table-cell>
        </table:table-row>
        <table:table-row table:style-name="TableRow140">
          <table:table-cell table:style-name="TableCell141" table:number-columns-spanned="5">
            <text:p text:style-name="P142"><text:span text:style-name="T143">單位彙整總負責人</text:span><text:span text:style-name="T144">(主要窗口)</text:span><text:span text:style-name="T145">：</text:span><text:span text:style-name="T146"><text:s/></text:span><text:span text:style-name="T147"><text:s text:c="24"/></text:span></text:p>
            <text:p text:style-name="P148"/>
            <text:p text:style-name="P149">單位主管核章： <text:s text:c="20"/>核章日期：</text:p>
          </table:table-cell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150"><text:span text:style-name="T151">作業程序：</text:span><text:span text:style-name="T152">列印此表</text:span><text:span text:style-name="T153">彙整</text:span><text:span text:style-name="T154">系所/學程</text:span><text:span text:style-name="T155">填表</text:span><text:span text:style-name="T156">進度檢核表</text:span><text:span text:style-name="T157">並進行進度</text:span><text:span text:style-name="T158">管</text:span><text:span text:style-name="T159">控</text:span><text:span text:style-name="T160"><text:s/></text:span><text:span text:style-name="T161"><draw:custom-shape svg:x="0in" svg:y="0in" svg:width="0.25069in" svg:height="0.125in" draw:id="id0" draw:style-name="a0" draw:name="AutoShape 37" text:anchor-type="as-char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620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span><text:span text:style-name="T162"><text:s/></text:span><text:span text:style-name="T163">用印（單位彙整總負責人</text:span><text:span text:style-name="T164"></text:span><text:span text:style-name="T165">單位主管）<text:s/></text:span><text:span text:style-name="T166"><draw:custom-shape svg:x="0in" svg:y="0in" svg:width="0.25069in" svg:height="0.125in" draw:id="id1" draw:style-name="a1" draw:name="AutoShape 36" text:anchor-type="as-char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620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span><text:span text:style-name="T167"><text:s/>送交電算中心彙整全校進度</text:span><text:span text:style-name="T168"><text:s/></text:span><text:span text:style-name="T169"><draw:custom-shape svg:x="0in" svg:y="0in" svg:width="0.25069in" svg:height="0.125in" draw:id="id2" draw:style-name="a2" draw:name="AutoShape 38" text:anchor-type="as-char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620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span><text:span text:style-name="T170"><text:s/>電算中心彙整進度表送行政副校長室核參</text:span></text:p>
        </text:list-item>
      </text:list>
      <text:p text:style-name="P1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fo:hyphenate="false"/>
    </style:style>
    <style:style style:name="註釋標題字元" style:display-name="註釋標題 字元" style:family="text">
      <style:text-properties style:font-name="標楷體" style:font-name-asian="標楷體" fo:font-weight="bold" style:font-weight-asian="bold"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結語字元" style:display-name="結語 字元" style:family="text">
      <style:text-properties style:font-name="標楷體" style:font-name-asian="標楷體" fo:font-weight="bold" style:font-weight-asian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4333in" fo:margin-left="0.6263in" fo:margin-bottom="0.1611in" fo:margin-right="1.193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本校「教育部技專校院校務基本資料庫」</dc:title>
    <dc:subject/>
    <meta:initial-creator>showli</meta:initial-creator>
    <dc:creator>彥傑 程</dc:creator>
    <meta:creation-date>2026-08-28T01:41:00Z</meta:creation-date>
    <dc:date>2026-08-28T01:41:00Z</dc:date>
    <meta:print-date>2017-02-24T08:2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54" meta:character-count="364" meta:row-count="2" meta:non-whitespace-character-count="311"/>
  </office:meta>
</office:document-meta>
</file>