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0.25in">
        <style:tab-stops>
          <style:tab-stop style:type="center" style:position="4.9368in"/>
          <style:tab-stop style:type="right" style:position="9.8736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25in">
        <style:tab-stops>
          <style:tab-stop style:type="center" style:position="4.9368in"/>
          <style:tab-stop style:type="right" style:position="9.8736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P14" style:parent-style-name="內文" style:family="paragraph">
      <style:paragraph-properties fo:text-align="center" fo:line-height="0.25in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fo:text-align="justify" fo:line-height="0.2777in" fo:text-indent="0.4861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fo:background-color="#D9D9D9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P31" style:parent-style-name="內文" style:family="paragraph">
      <style:paragraph-properties style:text-autospace="none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ableColumn37" style:family="table-column">
      <style:table-column-properties style:column-width="0.575in"/>
    </style:style>
    <style:style style:name="TableColumn38" style:family="table-column">
      <style:table-column-properties style:column-width="3.25in"/>
    </style:style>
    <style:style style:name="TableColumn39" style:family="table-column">
      <style:table-column-properties style:column-width="1.5in"/>
    </style:style>
    <style:style style:name="TableColumn40" style:family="table-column">
      <style:table-column-properties style:column-width="1.25in"/>
    </style:style>
    <style:style style:name="TableColumn41" style:family="table-column">
      <style:table-column-properties style:column-width="3.25in"/>
    </style:style>
    <style:style style:name="Table36" style:family="table">
      <style:table-properties style:width="9.825in" fo:margin-left="0in" table:align="left"/>
    </style:style>
    <style:style style:name="TableRow42" style:family="table-row">
      <style:table-row-properties style:min-row-height="0.5in"/>
    </style:style>
    <style:style style:name="TableCell43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45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P4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8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margin-top="0.125in"/>
    </style:style>
    <style:style style:name="T50" style:parent-style-name="預設段落字型" style:family="text">
      <style:text-properties style:font-name="標楷體" style:font-name-asian="標楷體" fo:font-weight="bold" style:font-weight-asian="bold"/>
    </style:style>
    <style:style style:name="T51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ableCell52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/>
    </style:style>
    <style:style style:name="P5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5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top="0.125in"/>
    </style:style>
    <style:style style:name="T57" style:parent-style-name="預設段落字型" style:family="text">
      <style:text-properties style:font-name="標楷體" style:font-name-asian="標楷體" fo:font-weight="bold" style:font-weight-asian="bold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61" style:family="table-row">
      <style:table-row-properties style:min-row-height="0.5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margin-top="0.125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margin-top="0.125in"/>
      <style:text-properties fo:background-color="#FFFF00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5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margin-top="0.125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margin-top="0.125in"/>
      <style:text-properties fo:background-color="#FFFF00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0.5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 fo:margin-top="0.125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 fo:margin-top="0.125in"/>
      <style:text-properties fo:background-color="#FFFF00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06" style:family="table-row">
      <style:table-row-properties style:min-row-height="0.5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 fo:margin-top="0.125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top="0.125in"/>
      <style:text-properties fo:background-color="#FFFF0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21" style:family="table-row">
      <style:table-row-properties style:min-row-height="0.5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 fo:margin-top="0.125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 fo:margin-top="0.125in"/>
      <style:text-properties fo:background-color="#FFFF00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/>
    </style:style>
    <style:style style:name="P132" style:parent-style-name="內文" style:family="paragraph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36" style:family="table-row">
      <style:table-row-properties style:min-row-height="0.7388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line-height="0.25in"/>
    </style:style>
    <style:style style:name="T1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5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6" style:parent-style-name="內文" style:list-style-name="LFO1" style:family="paragraph">
      <style:paragraph-properties fo:line-height="0.25in" fo:margin-left="1.0833in" fo:margin-right="0.718in" fo:text-indent="-1.0833in">
        <style:tab-stops>
          <style:tab-stop style:type="left" style:position="-0.8861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9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15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8" style:parent-style-name="預設段落字型" style:family="text">
      <style:text-properties style:font-name="Wingdings" style:font-name-asian="Wingdings" style:font-name-complex="Wingdings" fo:font-weight="bold" style:font-weight-asian="bold" fo:color="#FF0000"/>
    </style:style>
    <style:style style:name="T15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0" style:parent-style-name="預設段落字型" style:family="text">
      <style:text-properties style:font-name="Wingdings" style:font-name-asian="Wingdings" style:font-name-complex="Wingdings" fo:font-weight="bold" style:font-weight-asian="bold" fo:color="#FF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169" style:parent-style-name="內文" style:family="paragraph">
      <style:paragraph-properties fo:line-height="0.25in" fo:margin-right="0.718in"/>
      <style:text-properties style:font-name="標楷體" style:font-name-asian="標楷體" fo:font-weight="bold" style:font-weight-asian="bold" fo:color="#FF0000"/>
    </style:style>
    <style:style style:family="graphic" style:name="a0">
      <style:graphic-properties draw:fill="solid" draw:fill-color="#0000ff" draw:opacity="100%" draw:stroke="solid" svg:stroke-width="0.01042in" svg:stroke-color="#0000ff" svg:stroke-opacity="100%" draw:stroke-linejoin="miter"/>
    </style:style>
    <style:style style:family="graphic" style:name="a1">
      <style:graphic-properties draw:fill="solid" draw:fill-color="#0000ff" draw:opacity="100%" draw:stroke="solid" svg:stroke-width="0.01042in" svg:stroke-color="#0000ff" svg:stroke-opacity="100%" draw:stroke-linejoin="miter"/>
    </style:style>
    <style:style style:family="graphic" style:name="a2">
      <style:graphic-properties draw:fill="solid" draw:fill-color="#0000ff" draw:opacity="100%" draw:stroke="solid" svg:stroke-width="0.01042in" svg:stroke-color="#0000ff" svg:stroke-opacity="100%" draw:stroke-linejoin="miter"/>
    </style:style>
    <style:style style:family="graphic" style:name="a3">
      <style:graphic-properties draw:fill="solid" draw:fill-color="#0000ff" draw:opacity="100%" draw:stroke="solid" svg:stroke-width="0.01042in" svg:stroke-color="#0000ff" svg:stroke-opacity="100%" draw:stroke-linejoin="miter"/>
    </style:style>
  </office:automatic-styles>
  <office:body>
    <office:text text:use-soft-page-breaks="true">
      <text:p text:style-name="P1"><text:span text:style-name="T2"><text:tab/></text:span></text:p>
      <text:p text:style-name="P3"><text:span text:style-name="T4"><text:tab/></text:span><text:span text:style-name="T5">國立屏東科技大學</text:span><text:span text:style-name="T6"><text:tab/></text:span><text:span text:style-name="T7">10</text:span><text:span text:style-name="T8">8</text:span><text:span text:style-name="T9">.0</text:span><text:span text:style-name="T10">9</text:span><text:span text:style-name="T11">.</text:span><text:span text:style-name="T12">18</text:span><text:span text:style-name="T13">版</text:span></text:p>
      <text:p text:style-name="P14"><text:span text:style-name="T15">「</text:span><text:span text:style-name="T16">教育部技專校院校務基本資料庫」</text:span><text:span text:style-name="T17">校內</text:span><text:span text:style-name="T18">業管單位</text:span><text:span text:style-name="T19">進度檢核表</text:span></text:p>
      <text:p text:style-name="P20"><text:span text:style-name="T21"><text:s text:c="4"/></text:span><text:span text:style-name="T22"><text:s text:c="26"/></text:span><text:span text:style-name="T23"><text:s/></text:span><text:span text:style-name="T24"><text:s/></text:span><text:span text:style-name="T25">　　　　</text:span><text:span text:style-name="T26">年度</text:span><text:span text:style-name="T27">　　　　</text:span><text:span text:style-name="T28">月</text:span><text:span text:style-name="T29">份</text:span><text:span text:style-name="T30">期</text:span></text:p>
      <text:p text:style-name="P31"><text:span text:style-name="T32">業管單位</text:span><text:span text:style-name="T33">:</text:span><text:span text:style-name="T34"><text:s/></text:span><text:span text:style-name="T35">　　　　</text:span></text:p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項次</text:p>
          </table:table-cell>
          <table:table-cell table:style-name="TableCell45">
            <text:p text:style-name="P46">基 本 資 料 表 冊 名 稱</text:p>
            <text:p text:style-name="P47">(請註記 表x -- 表冊名稱)</text:p>
          </table:table-cell>
          <table:table-cell table:style-name="TableCell48">
            <text:p text:style-name="P49"><text:span text:style-name="T50">資料填報</text:span><text:span text:style-name="T51">筆數</text:span></text:p>
          </table:table-cell>
          <table:table-cell table:style-name="TableCell52">
            <text:p text:style-name="P53">填報(業管)</text:p>
            <text:p text:style-name="P54">人員簽名</text:p>
          </table:table-cell>
          <table:table-cell table:style-name="TableCell55">
            <text:p text:style-name="P56"><text:span text:style-name="T57">備 <text:s text:c="6"/>註</text:span><text:span text:style-name="T58">(</text:span><text:span text:style-name="T59">請</text:span><text:span text:style-name="T60">擇一勾選)</text:span></text:p>
          </table:table-cell>
        </table:table-row>
        <table:table-row table:style-name="TableRow61">
          <table:table-cell table:style-name="TableCell62">
            <text:p text:style-name="P63">1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□本表冊完成無誤</text:p>
            <text:p text:style-name="P72">□本表冊確實無資料可供填報</text:p>
            <text:p text:style-name="內文"><text:span text:style-name="T73">□其他 請說明:</text:span><text:span text:style-name="T74"><text:s text:c="14"/></text:span><text:span text:style-name="T75"><text:s text:c="9"/></text:span></text:p>
          </table:table-cell>
        </table:table-row>
        <table:table-row table:style-name="TableRow76">
          <table:table-cell table:style-name="TableCell77">
            <text:p text:style-name="P78">2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>□本表冊完成無誤</text:p>
            <text:p text:style-name="P87">□本表冊確實無資料可供填報</text:p>
            <text:p text:style-name="內文"><text:span text:style-name="T88">□其他 請說明:</text:span><text:span text:style-name="T89"><text:s text:c="14"/></text:span><text:span text:style-name="T90"><text:s text:c="9"/></text:span></text:p>
          </table:table-cell>
        </table:table-row>
        <table:table-row table:style-name="TableRow91">
          <table:table-cell table:style-name="TableCell92">
            <text:p text:style-name="P93">3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>□本表冊完成無誤</text:p>
            <text:p text:style-name="P102">□本表冊確實無資料可供填報</text:p>
            <text:p text:style-name="內文"><text:span text:style-name="T103">□其他 請說明:</text:span><text:span text:style-name="T104"><text:s text:c="14"/></text:span><text:span text:style-name="T105"><text:s text:c="9"/></text:span></text:p>
          </table:table-cell>
        </table:table-row>
        <table:table-row table:style-name="TableRow106">
          <table:table-cell table:style-name="TableCell107">
            <text:p text:style-name="P108">4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□本表冊完成無誤</text:p>
            <text:p text:style-name="P117">□本表冊確實無資料可供填報</text:p>
            <text:p text:style-name="內文"><text:span text:style-name="T118">□其他 請說明:</text:span><text:span text:style-name="T119"><text:s text:c="14"/></text:span><text:span text:style-name="T120"><text:s text:c="9"/></text:span></text:p>
          </table:table-cell>
        </table:table-row>
        <table:table-row table:style-name="TableRow121">
          <table:table-cell table:style-name="TableCell122">
            <text:p text:style-name="P123">5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>□本表冊完成無誤</text:p>
            <text:p text:style-name="P132">□本表冊確實無資料可供填報</text:p>
            <text:p text:style-name="內文"><text:span text:style-name="T133">□其他 請說明:</text:span><text:span text:style-name="T134"><text:s text:c="14"/></text:span><text:span text:style-name="T135"><text:s text:c="9"/></text:span></text:p>
          </table:table-cell>
        </table:table-row>
        <table:table-row table:style-name="TableRow136">
          <table:table-cell table:style-name="TableCell137" table:number-columns-spanned="5">
            <text:p text:style-name="P138"><text:span text:style-name="T139">單位彙整總負責人</text:span><text:span text:style-name="T140">(主要窗口)</text:span><text:span text:style-name="T141">：</text:span><text:span text:style-name="T142"><text:s/></text:span><text:span text:style-name="T143"><text:s text:c="24"/></text:span></text:p>
            <text:p text:style-name="P144"/>
            <text:p text:style-name="P145">單位主管核章： <text:s text:c="20"/>核章日期：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146"><text:span text:style-name="T147">作業程序：</text:span><text:span text:style-name="T148">上網</text:span><text:span text:style-name="T149">填表</text:span><text:span text:style-name="T150"><text:s/></text:span><text:span text:style-name="T151"><draw:custom-shape svg:x="0in" svg:y="0in" svg:width="0.25069in" svg:height="0.125in" draw:id="id0" draw:style-name="a0" draw:name="AutoShape 28" text:anchor-type="as-char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62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text:span text:style-name="T152"><text:s/>列印此表並進行檢核</text:span><text:span text:style-name="T153">/</text:span><text:span text:style-name="T154">彙整填報<text:s/></text:span><text:span text:style-name="T155"><draw:custom-shape svg:x="0in" svg:y="0in" svg:width="0.25069in" svg:height="0.125in" draw:id="id1" draw:style-name="a1" draw:name="AutoShape 30" text:anchor-type="as-char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62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text:span text:style-name="T156"><text:s/></text:span><text:span text:style-name="T157">用印（各填報、業管人員</text:span><text:span text:style-name="T158"></text:span><text:span text:style-name="T159">單位彙整總負責人</text:span><text:span text:style-name="T160"></text:span><text:span text:style-name="T161">單位主管）</text:span><text:span text:style-name="T162"><text:s/></text:span><text:span text:style-name="T163"><draw:custom-shape svg:x="0in" svg:y="0in" svg:width="0.25069in" svg:height="0.125in" draw:id="id2" draw:style-name="a2" draw:name="AutoShape 31" text:anchor-type="as-char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62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text:span text:style-name="T164"><text:s/></text:span><text:span text:style-name="T165">送交電算中心彙整全校進度</text:span><text:span text:style-name="T166"><text:s/></text:span><text:span text:style-name="T167"><draw:custom-shape svg:x="0in" svg:y="0in" svg:width="0.25069in" svg:height="0.125in" draw:id="id3" draw:style-name="a3" draw:name="AutoShape 32" text:anchor-type="as-char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62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text:span text:style-name="T168"><text:s/>電算中心彙整進度表送行政副校長室核參</text:span></text:p>
        </text:list-item>
      </text:list>
      <text:p text:style-name="P1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fo:hyphenate="false"/>
    </style:style>
    <style:style style:name="註釋標題字元" style:display-name="註釋標題 字元" style:family="text">
      <style:text-properties style:font-name="標楷體" style:font-name-asian="標楷體" fo:font-weight="bold" style:font-weight-asian="bold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結語字元" style:display-name="結語 字元" style:family="text">
      <style:text-properties style:font-name="標楷體" style:font-name-asian="標楷體" fo:font-weight="bold" style:font-weight-asian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4333in" fo:margin-left="0.6263in" fo:margin-bottom="0.1611in" fo:margin-right="1.19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校「教育部技專校院校務基本資料庫」</dc:title>
    <dc:subject/>
    <meta:initial-creator>showli</meta:initial-creator>
    <dc:creator>彥傑 程</dc:creator>
    <meta:creation-date>2026-08-28T01:40:00Z</meta:creation-date>
    <dc:date>2026-08-28T01:40:00Z</dc:date>
    <meta:print-date>2017-02-24T08:2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7" meta:character-count="655" meta:row-count="4" meta:non-whitespace-character-count="559"/>
  </office:meta>
</office:document-meta>
</file>